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2">
      <style:text-properties fo:font-size="24pt" style:text-underline-style="solid" style:text-underline-width="auto" style:text-underline-color="font-color" officeooo:rsid="000266db" officeooo:paragraph-rsid="000266db" style:font-size-asian="24pt" style:font-size-complex="24pt"/>
    </style:style>
    <style:style style:name="P2" style:family="paragraph" style:parent-style-name="Text_20_body" style:list-style-name="L1"/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KREEM Fuel Tank Prep A&amp;B</text:h>
      <text:h text:style-name="Heading_20_2" text:outline-level="2">Popis</text:h>
      <text:p text:style-name="Text_20_body"><text:span text:style-name="Strong_20_Emphasis">1 pinta (cca 0,47 l) složky A + 1/2 pinty (cca 0,24 l) složky B</text:span></text:p>
      <text:p text:style-name="Text_20_body"><text:span text:style-name="Strong_20_Emphasis">Odstraňuje rez – naleptává kov</text:span></text:p>
      <text:p text:style-name="Text_20_body"><text:span text:style-name="Strong_20_Emphasis">KREEM Tank Prep</text:span> je dvousložkový systém určený k přípravě kovových palivových nádrží před aplikací nátěru <text:span text:style-name="Strong_20_Emphasis">KREEM Fuel Tank Liner</text:span>.</text:p>
      <text:p text:style-name="Text_20_body">Při použití podle návodu odstraní přípravek rez a naleptá kovový povrch, čímž zajistí maximální přilnavost následné ochranné vrstvy.</text:p>
      <text:p text:style-name="Horizontal_20_Line"/>
      <text:h text:style-name="Heading_20_1" text:outline-level="1">Návod k použití</text:h>
      <text:h text:style-name="Heading_20_3" text:outline-level="3">1.</text:h>
      <text:p text:style-name="Text_20_body">Před použitím si přečtěte bezpečnostní upozornění uvedená na tomto štítku a na štítku složky B.</text:p>
      <text:h text:style-name="Heading_20_3" text:outline-level="3">2.</text:h>
      <text:p text:style-name="Text_20_body">Demontujte nádrž z vozidla, odstraňte všechny ventily a palivové kohouty a uzavřete všechny vývody.</text:p>
      <text:h text:style-name="Heading_20_3" text:outline-level="3">3.</text:h>
      <text:p text:style-name="Text_20_body">Vypláchněte nádrž horkou vodou se saponátem.</text:p>
      <text:p text:style-name="Text_20_body">Pokud je nádrž silně zkorodovaná a obsahuje uvolněnou šupinatou rez, vložte dovnitř kamínky nebo matice a šrouby a nádrží důkladně pohybujte, aby se uvolněná rez odstranila.</text:p>
      <text:h text:style-name="Heading_20_3" text:outline-level="3">4.</text:h>
      <text:p text:style-name="Text_20_body">U nových nádrží je důležité před použitím přípravku <text:span text:style-name="Strong_20_Emphasis">Tank Prep</text:span> odstranit ochranný olejový povlak z výroby.</text:p>
      <text:p text:style-name="Text_20_body">Použijte silný průmyslový čisticí prostředek nebo běžný odmašťovač, například <text:span text:style-name="Strong_20_Emphasis">KREEM New Tank Cleaner/Degreaser</text:span>, případně aceton.</text:p>
      <text:h text:style-name="Heading_20_3" text:outline-level="3">5.</text:h>
      <text:p text:style-name="Text_20_body">Nalijte přípravek <text:span text:style-name="Strong_20_Emphasis">Tank Prep A</text:span> do nádrže a přidejte <text:span text:style-name="Strong_20_Emphasis">5 galonů (cca 19 litrů) teplé vody</text:span>.</text:p>
      <text:p text:style-name="Text_20_body">Přípravek Tank Prep A funguje nejlépe, pokud je nádrž zcela naplněná a roztok je v kontaktu se všemi kovovými povrchy.</text:p>
      <text:p text:style-name="Text_20_body">Pokud není možné nádrž zcela naplnit, otáčejte ji postupně do různých poloh tak, aby byl roztok co nejdéle v kontaktu se všemi kovovými plochami.</text:p>
      <text:h text:style-name="Heading_20_3" text:outline-level="3"><text:soft-page-break/>6.</text:h>
      <text:p text:style-name="Text_20_body">Nechte přípravek <text:span text:style-name="Strong_20_Emphasis">Tank Prep A</text:span> v nádrži, dokud se veškerá rez nerozpustí a kovový povrch nezíská matně šedý vzhled.</text:p>
      <text:p text:style-name="Text_20_body">Doba působení závisí na množství rzi v nádrži.</text:p>
      <text:list text:style-name="L1">
        <text:list-item>
          <text:p text:style-name="P2">Nové nádrže lze naleptat přibližně za <text:span text:style-name="Strong_20_Emphasis">4 hodiny</text:span>.</text:p>
        </text:list-item>
        <text:list-item>
          <text:p text:style-name="P2">Silně zkorodované nádrže budou vyžadovat delší dobu působení – doporučuje se ponechat roztok působit přes noc.</text:p>
        </text:list-item>
      </text:list>
      <text:p text:style-name="Text_20_body"><text:span text:style-name="Strong_20_Emphasis">Zajistěte odvětrání nádrže. Nedovolte vytvoření tlaku uvnitř nádrže!</text:span></text:p>
      <text:h text:style-name="Heading_20_3" text:outline-level="3">7.</text:h>
      <text:p text:style-name="Text_20_body">Vylijte roztok <text:span text:style-name="Strong_20_Emphasis">Tank Prep A</text:span> do plastové nádoby a zkontrolujte stav nádrže.</text:p>
      <text:p text:style-name="Text_20_body">Pokud byla odstraněna veškerá rez, pokračujte krokem B.</text:p>
      <text:p text:style-name="Text_20_body">Pokud rez stále zůstává, vraťte uložený roztok Tank Prep A zpět do nádrže a pokračujte, dokud nebude rez zcela odstraněna.</text:p>
      <text:h text:style-name="Heading_20_3" text:outline-level="3">8.</text:h>
      <text:p text:style-name="Text_20_body">Vypláchněte nádrž čistou vodou, dokud oplachová voda nepřestane pěnit a nebudou odstraněny všechny zbytky přípravku Tank Prep.</text:p>
      <text:p text:style-name="Text_20_body">Odstraňte veškerou přebytečnou vodu.</text:p>
      <text:h text:style-name="Heading_20_3" text:outline-level="3">9.</text:h>
      <text:p text:style-name="Text_20_body">Okamžitě vypláchněte vnitřek nádrže neředěným přípravkem <text:span text:style-name="Strong_20_Emphasis">Tank Prep B</text:span> a pohybujte nádrží tak, aby byl celý povrch důkladně ošetřen.</text:p>
      <text:p text:style-name="Text_20_body">Vylijte veškerý přebytečný přípravek Tank Prep B.</text:p>
      <text:h text:style-name="Heading_20_3" text:outline-level="3">10.</text:h>
      <text:p text:style-name="Text_20_body">Nádrž ihned utěsněte pomocí <text:span text:style-name="Strong_20_Emphasis">KREEM Fuel Tank Liner</text:span> podle pokynů uvedených na jeho obalu.</text:p>
      <text:p text:style-name="Horizontal_20_Line"/>
      <text:h text:style-name="Heading_20_1" text:outline-level="1">Potřebné množství</text:h>
      <text:h text:style-name="Heading_20_2" text:outline-level="2">Tank Prep A</text:h>
      <text:p text:style-name="Text_20_body">Koncentrovaný přípravek.</text:p>
      <text:p text:style-name="Text_20_body">Po smíchání připraví přibližně <text:span text:style-name="Strong_20_Emphasis">2,5 galonu (cca 9,5 litru) roztoku</text:span>.</text:p>
      <text:p text:style-name="Horizontal_20_Line"/>
      <text:h text:style-name="Heading_20_1" text:outline-level="1"><text:soft-page-break/>Upozornění</text:h>
      <text:h text:style-name="Heading_20_2" text:outline-level="2">Tank Prep A</text:h>
      <text:p text:style-name="Text_20_body">Před použitím musí uživatel ověřit vhodnost výrobku pro zamýšlený účel. Veškerá rizika a odpovědnost spojená s použitím výrobku nese uživatel.</text:p>
      <text:p text:style-name="Text_20_body">Výše uvedené podmínky mohou být změněny pouze na základě písemné dohody podepsané oprávněnými zástupci prodávajícího a výrobce – <text:span text:style-name="Strong_20_Emphasis">KREEM PRODUCTS</text:span>.</text:p>
      <text:p text:style-name="Horizontal_20_Line"/>
      <text:h text:style-name="Heading_20_2" text:outline-level="2">VAROVÁNÍ: NEBEZPEČÍ!</text:h>
      <text:p text:style-name="Text_20_body"><text:span text:style-name="Strong_20_Emphasis">Může způsobit popáleniny. Škodlivý při požití.</text:span></text:p>
      <text:p text:style-name="Text_20_body">Obsahuje <text:span text:style-name="Strong_20_Emphasis">kyselinu fosforečnou</text:span>.</text:p>
      <text:p text:style-name="Text_20_body">Zabraňte kontaktu s pokožkou, očima a sliznicemi.</text:p>
      <text:p text:style-name="Text_20_body">Při kontaktu oplachujte postižené místo studenou vodou.</text:p>
      <text:p text:style-name="Text_20_body">Při zasažení očí okamžitě vyhledejte lékařskou pomoc.</text:p>
      <text:p text:style-name="Text_20_body">Při požití podejte 1–2 sklenice vody a ihned kontaktujte lékaře.</text:p>
      <text:p text:style-name="Text_20_body"><text:span text:style-name="Strong_20_Emphasis">Uchovávejte mimo dosah dětí.</text:span></text:p>
      <text:p text:style-name="Horizontal_20_Line"/>
      <text:h text:style-name="Heading_20_1" text:outline-level="1">Tank Prep B</text:h>
      <text:h text:style-name="Heading_20_2" text:outline-level="2">VAROVÁNÍ: NEBEZPEČÍ! HOŘLAVINA!</text:h>
      <text:p text:style-name="Text_20_body"><text:span text:style-name="Strong_20_Emphasis">Obsahuje methyl-ethyl-keton (MEK).</text:span></text:p>
      <text:p text:style-name="Text_20_body">Roztok <text:span text:style-name="Strong_20_Emphasis">Tank Prep B může poškodit lak.</text:span></text:p>
      <text:p text:style-name="Text_20_body">Používejte pouze v dobře větraných prostorách.</text:p>
      <text:p text:style-name="Text_20_body"><text:span text:style-name="Strong_20_Emphasis">Nevdechujte výpary.</text:span></text:p>
      <text:p text:style-name="Text_20_body">Zabraňte kontaktu s očima.</text:p>
      <text:p text:style-name="Text_20_body">Uchovávejte mimo dosah tepla, jisker a otevřeného ohně.</text:p>
      <text:p text:style-name="Text_20_body">Během používání nekuřte. Uhaste všechny plameny a vypněte zapalovací plamínky, kamna, topidla, elektromotory a další zdroje vznícení během používání i do doby, než zcela zmizí všechny výpary.</text:p>
      <text:p text:style-name="Text_20_body">Zabraňte dlouhodobému kontaktu s pokožkou a dlouhodobému vdechování výparů.</text:p>
      <text:p text:style-name="Horizontal_20_Line"/>
      <text:h text:style-name="Heading_20_1" text:outline-level="1"><text:soft-page-break/>První pomoc</text:h>
      <text:p text:style-name="Text_20_body"><text:span text:style-name="Strong_20_Emphasis">Při zasažení očí:</text:span></text:p>
      <text:p text:style-name="Text_20_body">Důkladně vyplachujte oči vodou. Pokud podráždění přetrvává, vyhledejte lékařskou pomoc.</text:p>
      <text:p text:style-name="Text_20_body"><text:span text:style-name="Strong_20_Emphasis">Při požití:</text:span></text:p>
      <text:p text:style-name="Text_20_body">Nevyvolávejte zvracení.</text:p>
      <text:p text:style-name="Text_20_body">Vyhledejte lékařskou pomoc.</text:p>
      <text:p text:style-name="Text_20_body">Pokud postižený začne zvracet samovolně, držte jeho hlavu níže než boky, aby nedošlo ke vdechnutí zvratků do plic.</text:p>
      <text:p text:style-name="Text_20_body"><text:span text:style-name="Strong_20_Emphasis">Uchovávejte mimo dosah dětí.</text:span></text:p>
      <text:h text:style-name="Heading_20_2" text:outline-level="2">Důležité upozornění</text:h>
      <text:p text:style-name="Text_20_body">Následující ustanovení nahrazuje veškeré výslovné i předpokládané záruky.</text:p>
      <text:p text:style-name="Text_20_body">Jedinou povinností prodávajícího a výrobce je nahradit takové množství výrobku, u kterého bude prokázána výrobní vada.</text:p>
      <text:p text:style-name="Text_20_body">Prodávající ani výrobce nenesou odpovědnost za jakékoli zranění, ztrátu nebo škodu, ať už přímou či následnou, vzniklou v souvislosti s použitím výrobku nebo nemožností jeho použití.</text:p>
      <text:p text:style-name="Text_20_body">Před použitím je uživatel povinen ověřit vhodnost výrobku pro zamýšlený účel a přebírá veškerá rizika a odpovědnost spojenou s jeho použitím.</text:p>
      <text:p text:style-name="Text_20_body">Výše uvedené podmínky nelze změnit jinak než na základě písemné dohody podepsané oprávněným zástupcem prodávajícího a výrobce – <text:span text:style-name="Strong_20_Emphasis">KREEM PRODUCTS</text:span>.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erif CJK SC" style:font-family-asian="'Noto Serif CJK SC'" style:font-family-generic-asian="system" style:font-pitch-asian="variable" style:font-size-asian="18pt" style:font-weight-asian="bold" style:font-name-complex="Noto Sans Devanagari1" style:font-family-complex="'Noto Sans Devanagari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Noto Sans Devanagari1" style:font-family-complex="'Noto Sans Devanagari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9T12:21:51.508601838</meta:creation-date>
    <dc:date>2026-07-29T12:23:50.594260198</dc:date>
    <meta:editing-duration>PT2M</meta:editing-duration>
    <meta:editing-cycles>1</meta:editing-cycles>
    <meta:document-statistic meta:table-count="0" meta:image-count="0" meta:object-count="0" meta:page-count="4" meta:paragraph-count="79" meta:word-count="703" meta:character-count="4763" meta:non-whitespace-character-count="4138"/>
    <meta:generator>LibreOffice/24.2.7.2$Linux_X86_64 LibreOffice_project/420$Build-2</meta:generator>
  </office:meta>
</office:document-meta>
</file>